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6f7e068f46ccb5b53ecc1d76f90b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1:grafik:plakat"/>angelegt am 2011-01-30 16:47 von Hella Breitkopf</text:p>
      <text:h text:style-name="Heading_20_1" text:outline-level="1"><text:bookmark-start text:name="__RefHeading___ffg_2011_plakat_1"/><text:bookmark-start text:name="ffg_2011_plakat"/>FFG 2011 Plakat<text:bookmark-end text:name="__RefHeading___ffg_2011_plakat_1"/><text:bookmark-end text:name="ffg_2011_plakat"/></text:h>
      <text:p text:style-name="Text_20_body"><draw:frame draw:style-name="media" draw:name="0" text:anchor-type="as-char" draw:z-index="0" svg:width="7.8845833333333cm" style:rel-width="100%" svg:height="11.138958333333cm" style:rel-height="scale"><draw:image xlink:href="Pictures/626f7e068f46ccb5b53ecc1d76f90b5e.png" xlink:type="simple" xlink:show="embed" xlink:actuate="onLoad"/></draw:frame></text:p>
      <text:p text:style-name="Text_20_body">Printversion als A2-Plakat (CMYK, mit 3mm Anschnitt): <text:a xlink:type="simple" xlink:href="http://wiki.guug.de/events/ffg/2011/grafik/ffg2011_plakat_v136.print.a2.pdf" text:style-name="Internet_20_link" text:visited-style-name="Visited_20_Internet_20_Link">ffg2011_plakat_v136.print.a2.pdf</text:a></text:p>
      <text:p text:style-name="Text_20_body">Screen-Version: <text:a xlink:type="simple" xlink:href="http://wiki.guug.de/events/ffg/2011/grafik/ffg2011_plakat_v136.screen.pdf" text:style-name="Internet_20_link" text:visited-style-name="Visited_20_Internet_20_Link">ffg2011_plakat_v136.screen.pdf</text:a></text:p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://wiki.guug.de/events/ffg/2011/index" text:style-name="Internet_20_link" text:visited-style-name="Visited_20_Internet_20_Link">FFG 20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1::58:20</meta:creation-date>
    <dc:creator>Generated</dc:creator>
    <dc:date>2026-09-15T21::58:20</dc:date>
    <dc:language>en-US</dc:language>
    <meta:editing-cycles>1</meta:editing-cycles>
    <meta:editing-duration>PT0S</meta:editing-duration>
    <dc:title>events:ffg:2011:grafik:plakat</dc:title>
  </office:meta>
</office:document-meta>
</file>