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proceedings-titel"/>angelegt am 2011-02-18 21:59 von Hella Breitkopf</text:p>
      <text:h text:style-name="Heading_20_1" text:outline-level="1"><text:bookmark-start text:name="__RefHeading___ffg_2011_proceedings-titel_1"/><text:bookmark-start text:name="ffg_2011_proceedings-titel"/>FFG 2011 Proceedings-Titel<text:bookmark-end text:name="__RefHeading___ffg_2011_proceedings-titel_1"/><text:bookmark-end text:name="ffg_2011_proceedings-titel"/></text:h>
      <text:p text:style-name="Text_20_body">ISBN 978-3-86541-417-5</text:p>
      <text:p text:style-name="Text_20_body">Lehmanns-Logo für das Titelbild: <text:a xlink:type="simple" xlink:href="http://www.lehmanns.de/logos" text:style-name="Internet_20_link" text:visited-style-name="Visited_20_Internet_20_Link">http://www.lehmanns.de/logos</text:a>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://wiki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5:45</meta:creation-date>
    <dc:creator>Generated</dc:creator>
    <dc:date>2026-09-13T14::15:45</dc:date>
    <dc:language>en-US</dc:language>
    <meta:editing-cycles>1</meta:editing-cycles>
    <meta:editing-duration>PT0S</meta:editing-duration>
    <dc:title>events:ffg:2011:grafik:proceedings-titel</dc:title>
  </office:meta>
</office:document-meta>
</file>