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a5de8dae2c57bb251169a19df935d31.svg"/>
  <manifest:file-entry manifest:media-type="image/png" manifest:full-path="Pictures/3f1df34f21d64410f8165b0fe3a508c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ffg:2013:grafik:cfp-flugblatt"/>angelegt am 2012-07-08 23:19 von Hella Breitkopf</text:p>
      <text:h text:style-name="Heading_20_1" text:outline-level="1"><text:bookmark-start text:name="__RefHeading___cfp-flugblatt_1"/><text:bookmark-start text:name="cfp-flugblatt"/>CFP-Flugblatt<text:bookmark-end text:name="__RefHeading___cfp-flugblatt_1"/><text:bookmark-end text:name="cfp-flugblatt"/></text:h>
      <text:p text:style-name="Text_20_body">&lt;COUNTDOWN:2012-08-11|Druckvorlage fertig für FROSCON&gt;</text:p>
      <text:p text:style-name="Text_20_body">Achtung, es heißt jetzt <text:span text:style-name="Strong_20_Emphasis">Call for Presentations</text:span> nicht mehr <text:span text:style-name="del">Call for Papers</text:span>, deswegen muß das Flugblatt noch mal geändert werden <draw:frame draw:style-name="media" draw:name="0" text:anchor-type="as-char" draw:z-index="0" svg:width="" svg:rel-width="100%" svg:height="0cm"><draw:image xlink:href="Pictures/ba5de8dae2c57bb251169a19df935d31.svg" xlink:type="simple" xlink:show="embed" xlink:actuate="onLoad"/></draw:frame></text:p>
      <text:p text:style-name="Text_20_body">Format: A5</text:p>
      <text:p text:style-name="Text_20_body">Titelseite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<draw:frame draw:style-name="media" draw:name="1" text:anchor-type="as-char" draw:z-index="1" svg:width="10.583333333333cm" svg:height="15.01525553013cm"><draw:image xlink:href="Pictures/3f1df34f21d64410f8165b0fe3a508c1.png" xlink:type="simple" xlink:show="embed" xlink:actuate="onLoad"/></draw:frame></text:p>
          </table:table-cell>
          <table:table-cell office:value-type="string" table:style-name="tableheader">
            <text:p text:style-name="Table_20_Heading"><text:a xlink:type="simple" xlink:href="http://wiki.guug.de/events/ffg/2013/grafik/ffg2013_4_000.proceedings_001.print.pdf" text:style-name="Internet_20_link" text:visited-style-name="Visited_20_Internet_20_Link">PDF X/3 für Druck</text:a>,<text:line-break/><text:a xlink:type="simple" xlink:href="http://wiki.guug.de/events/ffg/2013/grafik/ffg2013_4_000.proceedings_001.screen.pdf" text:style-name="Internet_20_link" text:visited-style-name="Visited_20_Internet_20_Link">PDF 1.3 für Bildschirm</text:a></text:p>
          </table:table-cell>
        </table:table-row>
      </table:table>
      <text:h text:style-name="Heading_20_1" text:outline-level="1"><text:bookmark-start text:name="__RefHeading___index_2"/><text:bookmark-start text:name="index"/>Index<text:bookmark-end text:name="__RefHeading___index_2"/><text:bookmark-end text:name="index"/></text:h>
      <text:p text:style-name="Text_20_body"><text:a xlink:type="simple" xlink:href="http://wiki.guug.de/events/ffg/2013/index" text:style-name="Internet_20_link" text:visited-style-name="Visited_20_Internet_20_Link">FFG 2013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1::04:38</meta:creation-date>
    <dc:creator>Generated</dc:creator>
    <dc:date>2026-09-10T11::04:38</dc:date>
    <dc:language>en-US</dc:language>
    <meta:editing-cycles>1</meta:editing-cycles>
    <meta:editing-duration>PT0S</meta:editing-duration>
    <dc:title>events:ffg:2013:grafik:cfp-flugblatt</dc:title>
  </office:meta>
</office:document-meta>
</file>