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148390d40c21621fdf8a3d13f120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webbanner"/>angelegt am 2012-07-05 11:07 von Hella Breitkopf</text:p>
      <text:h text:style-name="Heading_20_1" text:outline-level="1"><text:bookmark-start text:name="__RefHeading___webbanner_ffg2013_1"/><text:bookmark-start text:name="webbanner_ffg2013"/>Webbanner FFG2013<text:bookmark-end text:name="__RefHeading___webbanner_ffg2013_1"/><text:bookmark-end text:name="webbanner_ffg2013"/></text:h>
      <text:h text:style-name="Heading_20_2" text:outline-level="2"><text:bookmark-start text:name="__RefHeading___x70_2"/><text:bookmark-start text:name="x70"/>103x70<text:bookmark-end text:name="__RefHeading___x70_2"/><text:bookmark-end text:name="x70"/></text:h>
      <text:p text:style-name="Text_20_body">für <text:a xlink:type="simple" xlink:href="http://www.guug.de" text:style-name="Internet_20_link" text:visited-style-name="Visited_20_Internet_20_Link">www.guug.de</text:a>:</text:p>
      <text:p text:style-name="Text_20_body"><draw:frame draw:style-name="media" draw:name="FFG 2013 Button 103x70 Legend" text:anchor-type="as-char" draw:z-index="0" svg:width="2.7252083333333cm" style:rel-width="100%"><draw:text-box><text:p text:style-name="legendcenter"><draw:frame draw:style-name="media" draw:name="FFG 2013 Button 103x70" text:anchor-type="as-char" draw:z-index="0" svg:width="2.7252083333333cm" style:rel-width="100%" svg:height="1.8520833333333cm" style:rel-height="scale"><draw:image xlink:href="Pictures/6f148390d40c21621fdf8a3d13f12009.png" xlink:type="simple" xlink:show="embed" xlink:actuate="onLoad"/></draw:frame>FFG 2013 Button 103x70</text:p></draw:text-box></draw:frame></text:p>
      <text:h text:style-name="Heading_20_1" text:outline-level="1"><text:bookmark-start text:name="__RefHeading___index_3"/><text:bookmark-start text:name="index"/>Index<text:bookmark-end text:name="__RefHeading___index_3"/><text:bookmark-end text:name="index"/></text:h>
      <text:p text:style-name="Text_20_body"><text:a xlink:type="simple" xlink:href="http://wiki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32:17</meta:creation-date>
    <dc:creator>Generated</dc:creator>
    <dc:date>2026-09-09T11::32:17</dc:date>
    <dc:language>en-US</dc:language>
    <meta:editing-cycles>1</meta:editing-cycles>
    <meta:editing-duration>PT0S</meta:editing-duration>
    <dc:title>events:ffg:2013:grafik:webbanner</dc:title>
  </office:meta>
</office:document-meta>
</file>