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8c7b46bfc9da30ed7f609bf3e30a6e.png"/>
  <manifest:file-entry manifest:media-type="image/png" manifest:full-path="Pictures/79e1f1fbb5373b6bd5155d79f076854e.png"/>
  <manifest:file-entry manifest:media-type="image/png" manifest:full-path="Pictures/c29c9e6531d653510ecca1f93431424e.png"/>
  <manifest:file-entry manifest:media-type="image/png" manifest:full-path="Pictures/2929567cc92439a4c080027976b258be.png"/>
  <manifest:file-entry manifest:media-type="image/png" manifest:full-path="Pictures/238cf51ac95bbdfafc7236df34cb9c89.png"/>
  <manifest:file-entry manifest:media-type="image/png" manifest:full-path="Pictures/829b179bc69aaf25a3d92cb74a716f12.png"/>
  <manifest:file-entry manifest:media-type="image/png" manifest:full-path="Pictures/10eb5e47f7516b686b2f6d976f5ac366.png"/>
  <manifest:file-entry manifest:media-type="image/png" manifest:full-path="Pictures/8ce6f559d207df5991be6ac5ce45ca92.png"/>
  <manifest:file-entry manifest:media-type="image/png" manifest:full-path="Pictures/dbab71f59dd1065e9f78e237f836b17c.png"/>
  <manifest:file-entry manifest:media-type="image/png" manifest:full-path="Pictures/d026232001fecb5fbe340f38c51dec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ptimes:grafik:titelseite0"/><text:bookmark-start text:name="__RefHeading___uptimes_titelseite_design-entwuerfe_1"/><text:bookmark-start text:name="uptimes_titelseite_design-entwuerfe"/>Uptimes Titelseite Design-Entwürfe<text:bookmark-end text:name="__RefHeading___uptimes_titelseite_design-entwuerfe_1"/><text:bookmark-end text:name="uptimes_titelseite_design-entwuerfe"/></text:h>
      <text:p text:style-name="Text_20_body">Hier entsteht ein <text:span text:style-name="Strong_20_Emphasis">Template</text:span> für die zukünftige Uptimes und für die zukünftigen Konferenz-Tagungsbände.</text:p>
      <text:p text:style-name="Text_20_body">Spezifikation:</text:p>
      <text:list text:style-name="List_20_1" text:continue-numbering="false">
        <text:list-item>
          <text:p text:style-name="List_20_1_Content_First"> alles wichtige auch als "Briefmarke" lesbar (e-book, Titelbild angeteasert) → große Schrift</text:p>
        </text:list-item>
        <text:list-item>
          <text:p text:style-name="List_20_1_Content"> für wechselnde grafische und fotografische Hintergründe in dunkel und hell, einfarbig und bunt geeignet</text:p>
        </text:list-item>
        <text:list-item>
          <text:p text:style-name="List_20_1_Content"> für einfachen Selbstdruck geeignet (weisser Rand)</text:p>
        </text:list-item>
        <text:list-item>
          <text:p text:style-name="List_20_1_Content"> Platz für Sponsorlogos und Barcode bei Proceedings</text:p>
        </text:list-item>
        <text:list-item>
          <text:p text:style-name="List_20_1_Content_Last"> einfach für die neue Ausgabe anzupassen, auch wenn Hella mal nicht verfügbar ist (Scribus, Layer für Thementitel und Hintergrund, alles andere gegen versehentliche Änderung gelockt)</text:p>
        </text:list-item>
      </text:list>
      <text:p text:style-name="Text_20_body">Nachdem das vielleicht nicht ganz klar ist: bei den Entwürfen v3 und v4 gibts 5 mm weißen Rand, dann kommt die gestrichelte Linie ("Ameisenlinie"), dann kommen noch mal 5 mm weißer Rand und dann kommt "Content". Der weiße Rand außen dient dazu, damit die Seite ohne Anschnitt druckbar ist - und vor allem auch auf den meisten Büro- und Haushaltsdruckern. Die Ameisenlinie gehört zum neuen GUUG-Design (wie man z.B. hier im Wiki auch schon sehen kann)</text:p>
      <text:h text:style-name="Heading_20_2" text:outline-level="2"><text:bookmark-start text:name="__RefHeading___v3_2"/><text:bookmark-start text:name="v3"/>v3<text:bookmark-end text:name="__RefHeading___v3_2"/><text:bookmark-end text:name="v3"/></text:h>
      <text:p text:style-name="Text_20_body">erster Idee (v3 in verschiedenen Varianten)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draw:frame draw:style-name="media" draw:name="0" text:anchor-type="as-char" draw:z-index="0" svg:width="7.9375cm" style:rel-width="100%" svg:height="11.216032608696cm" style:rel-height="scale"><draw:image xlink:href="Pictures/5b8c7b46bfc9da30ed7f609bf3e30a6e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1" text:anchor-type="as-char" draw:z-index="1" svg:width="7.9375cm" style:rel-width="100%" svg:height="11.216032608696cm" style:rel-height="scale"><draw:image xlink:href="Pictures/79e1f1fbb5373b6bd5155d79f076854e.pn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2" text:anchor-type="as-char" draw:z-index="2" svg:width="7.9375cm" style:rel-width="100%" svg:height="11.216032608696cm" style:rel-height="scale"><draw:image xlink:href="Pictures/c29c9e6531d653510ecca1f93431424e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3" text:anchor-type="as-char" draw:z-index="3" svg:width="7.9375cm" style:rel-width="100%" svg:height="11.216032608696cm" style:rel-height="scale"><draw:image xlink:href="Pictures/2929567cc92439a4c080027976b258be.png" xlink:type="simple" xlink:show="embed" xlink:actuate="onLoad"/></draw:frame> </text:p>
          </table:table-cell>
        </table:table-row>
      </table:table>
      <text:p text:style-name="Horizontal_20_Line"/>
      <text:p text:style-name="Horizontal_20_Line"/>
      <text:h text:style-name="Heading_20_2" text:outline-level="2"><text:bookmark-start text:name="__RefHeading___v4_3"/><text:bookmark-start text:name="v4"/>v4<text:bookmark-end text:name="__RefHeading___v4_3"/><text:bookmark-end text:name="v4"/></text:h>
      <text:p text:style-name="Text_20_body">kleine Variation: v4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draw:frame draw:style-name="media" draw:name="4" text:anchor-type="as-char" draw:z-index="4" svg:width="7.9375cm" style:rel-width="100%" svg:height="11.216032608696cm" style:rel-height="scale"><draw:image xlink:href="Pictures/238cf51ac95bbdfafc7236df34cb9c89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5" text:anchor-type="as-char" draw:z-index="5" svg:width="7.9375cm" style:rel-width="100%" svg:height="11.216032608696cm" style:rel-height="scale"><draw:image xlink:href="Pictures/829b179bc69aaf25a3d92cb74a716f12.pn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6" text:anchor-type="as-char" draw:z-index="6" svg:width="7.9375cm" style:rel-width="100%" svg:height="11.216032608696cm" style:rel-height="scale"><draw:image xlink:href="Pictures/10eb5e47f7516b686b2f6d976f5ac366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7" text:anchor-type="as-char" draw:z-index="7" svg:width="7.9375cm" style:rel-width="100%" svg:height="11.216032608696cm" style:rel-height="scale"><draw:image xlink:href="Pictures/8ce6f559d207df5991be6ac5ce45ca92.pn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8" text:anchor-type="as-char" draw:z-index="8" svg:width="7.9375cm" style:rel-width="100%" svg:height="11.216032608696cm" style:rel-height="scale"><draw:image xlink:href="Pictures/dbab71f59dd1065e9f78e237f836b17c.png" xlink:type="simple" xlink:show="embed" xlink:actuate="onLoad"/></draw:frame></text:p>
          </table:table-cell>
          <table:table-cell office:value-type="string" table:style-name="tableheader">
            <text:p text:style-name="Table_20_Heading"><draw:frame draw:style-name="media" draw:name="9" text:anchor-type="as-char" draw:z-index="9" svg:width="7.9375cm" style:rel-width="100%" svg:height="11.216032608696cm" style:rel-height="scale"><draw:image xlink:href="Pictures/d026232001fecb5fbe340f38c51dec3b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0::24:34</meta:creation-date>
    <dc:creator>Generated</dc:creator>
    <dc:date>2026-09-10T00::24:34</dc:date>
    <dc:language>en-US</dc:language>
    <meta:editing-cycles>1</meta:editing-cycles>
    <meta:editing-duration>PT0S</meta:editing-duration>
    <dc:title>uptimes:grafik:titelseite0</dc:title>
  </office:meta>
</office:document-meta>
</file>