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6abb11ef09b4cfa870603c06f0cfcfc.png"/>
  <manifest:file-entry manifest:media-type="image/png" manifest:full-path="Pictures/35c9d7701a2a361e71b1caf6224d7d2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vents:ffg:2011:grafik:anzeige"/>angelegt am 2011-01-30 17:18 von Hella Breitkopf</text:p>
      <text:h text:style-name="Heading_20_1" text:outline-level="1"><text:bookmark-start text:name="__RefHeading___ffg_2011_anzeige_1"/><text:bookmark-start text:name="ffg_2011_anzeige"/>FFG 2011 Anzeige<text:bookmark-end text:name="__RefHeading___ffg_2011_anzeige_1"/><text:bookmark-end text:name="ffg_2011_anzeige"/></text:h>
      <text:h text:style-name="Heading_20_2" text:outline-level="2"><text:bookmark-start text:name="__RefHeading___anzeige_a4_12_quer_2"/><text:bookmark-start text:name="anzeige_a4_12_quer"/>Anzeige A4 1/2 quer<text:bookmark-end text:name="__RefHeading___anzeige_a4_12_quer_2"/><text:bookmark-end text:name="anzeige_a4_12_quer"/></text:h>
      <text:p text:style-name="Text_20_body">TODO: Anzeigenseite quer (1/2 quer A) im Linux-Magazin 04/2011 und im ADMIN Magazin 02/2011, jeweils im Format 210 x 148 mm (bitte mit Zugabe von 3mm Beschnitt rundum)</text:p>
      <text:p text:style-name="Horizontal_20_Line"/>
      <text:p text:style-name="Text_20_body">zweite Version (schrift ausgerichtet)</text:p>
      <text:p text:style-name="Text_20_body"><draw:frame draw:style-name="media" draw:name="0" text:anchor-type="as-char" draw:z-index="0" svg:width="15.742708333333cm" svg:height="11.086041666667cm"><draw:image xlink:href="Pictures/a6abb11ef09b4cfa870603c06f0cfcfc.png" xlink:type="simple" xlink:show="embed" xlink:actuate="onLoad"/></draw:frame>
<text:a xlink:type="simple" xlink:href="https://wiki.guug.de/events/ffg/2011/grafik/ffg2011_anzeige_v240.print.pdf" text:style-name="Internet_20_link" text:visited-style-name="Visited_20_Internet_20_Link">PDF-X3 (CMYK für Print mit Anschnitt)</text:a>
<text:a xlink:type="simple" xlink:href="https://wiki.guug.de/events/ffg/2011/grafik/ffg2011_anzeige_v240.screen.pdf" text:style-name="Internet_20_link" text:visited-style-name="Visited_20_Internet_20_Link">PDF für Bildschirmansicht</text:a></text:p>
      <text:p text:style-name="Horizontal_20_Line"/>
      <text:p text:style-name="Text_20_body">erste Version (die Aufteilung gefällt mir noch nicht ganz):
<draw:frame draw:style-name="media" draw:name="1" text:anchor-type="as-char" draw:z-index="1" svg:width="15.742708333333cm" svg:height="11.086041666667cm"><draw:image xlink:href="Pictures/35c9d7701a2a361e71b1caf6224d7d28.png" xlink:type="simple" xlink:show="embed" xlink:actuate="onLoad"/></draw:frame></text:p>
      <text:p text:style-name="Text_20_body"><text:a xlink:type="simple" xlink:href="https://wiki.guug.de/events/ffg/2011/grafik/ffg2011_anzeige_v238.print.pdf" text:style-name="Internet_20_link" text:visited-style-name="Visited_20_Internet_20_Link">Anzeige Print (PDF X-3)</text:a> <text:a xlink:type="simple" xlink:href="https://wiki.guug.de/events/ffg/2011/grafik/ffg2011_anzeige_v238.screen.pdf" text:style-name="Internet_20_link" text:visited-style-name="Visited_20_Internet_20_Link">Anzeige Bildschirmansicht (PDF)</text:a></text:p>
      <text:h text:style-name="Heading_20_1" text:outline-level="1"><text:bookmark-start text:name="__RefHeading___index_3"/><text:bookmark-start text:name="index"/>Index<text:bookmark-end text:name="__RefHeading___index_3"/><text:bookmark-end text:name="index"/></text:h>
      <text:p text:style-name="Text_20_body"><text:a xlink:type="simple" xlink:href="https://wiki.guug.de/events/ffg/2011/index" text:style-name="Internet_20_link" text:visited-style-name="Visited_20_Internet_20_Link">FFG 2011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9T14::17:41</meta:creation-date>
    <dc:creator>Generated</dc:creator>
    <dc:date>2026-08-29T14::17:41</dc:date>
    <dc:language>en-US</dc:language>
    <meta:editing-cycles>1</meta:editing-cycles>
    <meta:editing-duration>PT0S</meta:editing-duration>
    <dc:title>events:ffg:2011:grafik:anzeige</dc:title>
  </office:meta>
</office:document-meta>
</file>