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bbad2a802ce72ec552c8de421c2bf4.png"/>
  <manifest:file-entry manifest:media-type="image/svg+xml" manifest:full-path="Pictures/ce62d399f44878b9dac16511438fc43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qr-code"/>angelegt am 2011-01-31 14:09 von Hella Breitkopf</text:p>
      <text:h text:style-name="Heading_20_1" text:outline-level="1"><text:bookmark-start text:name="__RefHeading___qr-code_1"/><text:bookmark-start text:name="qr-code"/>qr-code<text:bookmark-end text:name="__RefHeading___qr-code_1"/><text:bookmark-end text:name="qr-code"/></text:h>
      <text:p text:style-name="Text_20_body"><draw:frame draw:style-name="media" draw:name="0" text:anchor-type="as-char" draw:z-index="0" svg:width="13.229166666667cm" svg:height="13.229166666667cm"><draw:image xlink:href="Pictures/40bbad2a802ce72ec552c8de421c2bf4.png" xlink:type="simple" xlink:show="embed" xlink:actuate="onLoad"/></draw:frame></text:p>
      <text:p text:style-name="Text_20_body">zeigt auf <text:a xlink:type="simple" xlink:href="http://guug.de/ffg" text:style-name="Internet_20_link" text:visited-style-name="Visited_20_Internet_20_Link">http://guug.de/ffg</text:a> (ist also fürs nächste Jahr recyclebar <draw:frame draw:style-name="media" draw:name="1" text:anchor-type="as-char" draw:z-index="1" svg:width="" svg:rel-width="100%" svg:height="0cm"><draw:image xlink:href="Pictures/ce62d399f44878b9dac16511438fc43a.svg" xlink:type="simple" xlink:show="embed" xlink:actuate="onLoad"/></draw:frame> )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wiki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4::07:51</meta:creation-date>
    <dc:creator>Generated</dc:creator>
    <dc:date>2026-08-29T14::07:51</dc:date>
    <dc:language>en-US</dc:language>
    <meta:editing-cycles>1</meta:editing-cycles>
    <meta:editing-duration>PT0S</meta:editing-duration>
    <dc:title>events:ffg:2011:grafik:qr-code</dc:title>
  </office:meta>
</office:document-meta>
</file>