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c51bb319473236fd70ed4f8e1ddbbb.png"/>
  <manifest:file-entry manifest:media-type="image/gif" manifest:full-path="Pictures/d2ad14a88bd870d66a90bab7a42ad19d.gif"/>
  <manifest:file-entry manifest:media-type="image/png" manifest:full-path="Pictures/6fd8b8875d4dce413b7dd76c17d9b8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anzeigen"/>angelegt am 2012-07-12 20:23 von Hella Breitkopf</text:p>
      <text:h text:style-name="Heading_20_1" text:outline-level="1"><text:bookmark-start text:name="__RefHeading___ffg_2013_anzeigen_1"/><text:bookmark-start text:name="ffg_2013_anzeigen"/>FFG 2013 Anzeigen<text:bookmark-end text:name="__RefHeading___ffg_2013_anzeigen_1"/><text:bookmark-end text:name="ffg_2013_anzeigen"/></text:h>
      <text:h text:style-name="Heading_20_2" text:outline-level="2"><text:bookmark-start text:name="__RefHeading___konferenz_2"/><text:bookmark-start text:name="konferenz"/>Konferenz<text:bookmark-end text:name="__RefHeading___konferenz_2"/><text:bookmark-end text:name="konferenz"/></text:h>
      <text:p text:style-name="Text_20_body">nach dem CfP</text:p>
      <table:table table:style-name="Table">
        <table:table-column/>
        <table:table-row>
          <table:table-cell office:value-type="string" table:style-name="tablecell">
            <text:p text:style-name="tablealignleft"><text:span text:style-name="del">Linux New Media</text:span> Medialinx AG 1/3 Seite hoch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.guug.de/events/ffg/2013/grafik/ffg2013_702_lnm_1_3hoch.pdf" text:style-name="Internet_20_link" text:visited-style-name="Visited_20_Internet_20_Link">PDF X3 (Print)</text:a></text:p>
          </table:table-cell>
        </table:table-row>
        <table:table-row>
          <table:table-cell office:value-type="string" table:style-name="tableheader">
            <text:p text:style-name="Table_20_Heading"><draw:frame draw:style-name="mediaright" draw:name="0" text:anchor-type="paragraph" draw:z-index="0" svg:width="12.356041666667cm" svg:height="46.407916666667cm"><draw:image xlink:href="Pictures/8ec51bb319473236fd70ed4f8e1ddbbb.png" xlink:type="simple" xlink:show="embed" xlink:actuate="onLoad"/></draw:frame></text:p>
          </table:table-cell>
        </table:table-row>
      </table:table>
      <text:p text:style-name="Horizontal_20_Line"/>
      <text:p text:style-name="Horizontal_20_Line"/>
      <text:h text:style-name="Heading_20_2" text:outline-level="2"><text:bookmark-start text:name="__RefHeading___call_for_presentations_3"/><text:bookmark-start text:name="call_for_presentations"/>Call for Presentations<text:bookmark-end text:name="__RefHeading___call_for_presentations_3"/><text:bookmark-end text:name="call_for_presentations"/></text:h>
      <text:p text:style-name="Text_20_body">Änderung bei zukünftigen Anzeigen:</text:p>
      <text:list text:style-name="List_20_1" text:continue-numbering="false">
        <text:list-item>
          <text:p text:style-name="List_20_1_Content_First"> hinter der 2 (sechsundzwanzigster zweiter) fehlt der Punkt (danke Martin), <draw:frame draw:style-name="media" draw:name="1" text:anchor-type="as-char" draw:z-index="1" svg:width="2.1166666666667cm" style:rel-width="100%" svg:height="0.396875cm" style:rel-height="scale"><draw:image xlink:href="Pictures/d2ad14a88bd870d66a90bab7a42ad19d.gif" xlink:type="simple" xlink:show="embed" xlink:actuate="onLoad"/></draw:frame></text:p>
        </text:list-item>
        <text:list-item>
          <text:p text:style-name="List_20_1_Content_Last"> <text:a xlink:type="simple" xlink:href="https://wiki.guug.de/events/ffg/2013/claim" text:style-name="Internet_20_link" text:visited-style-name="Visited_20_Internet_20_Link">Claim</text:a>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Linux New Media 1/3 Seite hoch</text:p>
          </table:table-cell>
        </table:table-row>
        <table:table-row>
          <table:table-cell office:value-type="string" table:style-name="tablecell">
            <text:p text:style-name="tablealignleft"><text:span text:style-name="del"><text:a xlink:type="simple" xlink:href="https://wiki.guug.de/events/ffg/2013/grafik/ffg2013_701_cfp_lnm_1_3hoch.pdf" text:style-name="Internet_20_link" text:visited-style-name="Visited_20_Internet_20_Link">PDF X3 (Print)</text:a></text:span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2" text:anchor-type="as-char" draw:z-index="2" svg:width="0.26458333333333cm" svg:height="0.99374553890079cm"><draw:image xlink:href="Pictures/6fd8b8875d4dce413b7dd76c17d9b864.png" xlink:type="simple" xlink:show="embed" xlink:actuate="onLoad"/></draw:frame></text:p>
          </table:table-cell>
        </table:table-row>
      </table:table>
      <text:h text:style-name="Heading_20_1" text:outline-level="1"><text:bookmark-start text:name="__RefHeading___index_4"/><text:bookmark-start text:name="index"/>Index<text:bookmark-end text:name="__RefHeading___index_4"/><text:bookmark-end text:name="index"/></text:h>
      <text:p text:style-name="Text_20_body"><text:a xlink:type="simple" xlink:href="https://wiki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4::13:01</meta:creation-date>
    <dc:creator>Generated</dc:creator>
    <dc:date>2026-08-29T14::13:01</dc:date>
    <dc:language>en-US</dc:language>
    <meta:editing-cycles>1</meta:editing-cycles>
    <meta:editing-duration>PT0S</meta:editing-duration>
    <dc:title>events:ffg:2013:grafik:anzeigen</dc:title>
  </office:meta>
</office:document-meta>
</file>