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b2c70fb3cbd1a8e6844fa562884c44.png"/>
  <manifest:file-entry manifest:media-type="image/svg+xml" manifest:full-path="Pictures/0d21e5742c1809d81223ee5c52b38b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proceedings-titel"/>angelegt am 2012-06-14 11:17 von Hella Breitkopf</text:p>
      <text:h text:style-name="Heading_20_1" text:outline-level="1"><text:bookmark-start text:name="__RefHeading___proceedings-titel_1"/><text:bookmark-start text:name="proceedings-titel"/>Proceedings-Titel<text:bookmark-end text:name="__RefHeading___proceedings-titel_1"/><text:bookmark-end text:name="proceedings-tite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<draw:frame draw:style-name="media" draw:name="0" text:anchor-type="as-char" draw:z-index="0" svg:width="10.583333333333cm" svg:height="14.973456790123cm"><draw:image xlink:href="Pictures/dab2c70fb3cbd1a8e6844fa562884c44.png" xlink:type="simple" xlink:show="embed" xlink:actuate="onLoad"/></draw:frame></text:p>
          </table:table-cell>
          <table:table-cell office:value-type="string" table:style-name="tablecell">
            <text:p text:style-name="tablealignleft"><text:a xlink:type="simple" xlink:href="https://wiki.guug.de/events/ffg/2013/grafik/ffg2013_4_000.proceedings_001.screen.pdf" text:style-name="Internet_20_link" text:visited-style-name="Visited_20_Internet_20_Link">PDF 1.3 für den Bildschirm</text:a> <text:line-break/><text:line-break/>falls die Proceedings doch gedruckt werden <text:line-break/>und nicht (nur) als PDF verteilt werden: <text:line-break/><text:a xlink:type="simple" xlink:href="https://wiki.guug.de/events/ffg/2013/grafik/ffg2013_4_000.proceedings_001.print.pdf" text:style-name="Internet_20_link" text:visited-style-name="Visited_20_Internet_20_Link">PDF-X für den Druck</text:a> <text:line-break/>( <draw:frame draw:style-name="media" draw:name="1" text:anchor-type="as-char" draw:z-index="1" svg:width="" svg:rel-width="100%" svg:height="0cm"><draw:image xlink:href="Pictures/0d21e5742c1809d81223ee5c52b38be4.svg" xlink:type="simple" xlink:show="embed" xlink:actuate="onLoad"/></draw:frame> noch ohne ISBN, Schnittkanten o.ä)</text:p>
          </table:table-cell>
        </table:table-row>
      </table:table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51:56</meta:creation-date>
    <dc:creator>Generated</dc:creator>
    <dc:date>2026-09-10T16::51:56</dc:date>
    <dc:language>en-US</dc:language>
    <meta:editing-cycles>1</meta:editing-cycles>
    <meta:editing-duration>PT0S</meta:editing-duration>
    <dc:title>events:ffg:2013:grafik:proceedings-titel</dc:title>
  </office:meta>
</office:document-meta>
</file>