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30c9b5b8c3346d1905a2b4208ee6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4:grafik:flugblaetter"/>Vangelegt am 2014-08-18 21:32 von Hella Breitkopf</text:p>
      <text:h text:style-name="Heading_20_1" text:outline-level="1"><text:bookmark-start text:name="__RefHeading___ffg_2014_flyer_1"/><text:bookmark-start text:name="ffg_2014_flyer"/>FFG 2014 Flyer<text:bookmark-end text:name="__RefHeading___ffg_2014_flyer_1"/><text:bookmark-end text:name="ffg_2014_flyer"/></text:h>
      <text:h text:style-name="Heading_20_2" text:outline-level="2"><text:bookmark-start text:name="__RefHeading___froscon_flyer_2"/><text:bookmark-start text:name="froscon_flyer"/>FrosCon Flyer<text:bookmark-end text:name="__RefHeading___froscon_flyer_2"/><text:bookmark-end text:name="froscon_flyer"/></text:h>
      <text:p text:style-name="Text_20_body">A5, Beschnitt vermutlich nicht möglich, deshalb ohne</text:p>
      <text:p text:style-name="Text_20_body">kann man bunt (rote Fußnoten) ausdrucken, notfalls geht aber auch schwarz-weiss</text:p>
      <table:table table:style-name="Table">
        <table:table-column/>
        <table:table-row>
          <table:table-cell office:value-type="string" table:style-name="tableheader">
            <text:p text:style-name="Table_20_Heading"><text:line-break/>  <text:a xlink:type="simple" xlink:href="https://wiki.guug.de/events/ffg/2014/grafik/ffg2014_flyer_a5.v2.pdf" text:style-name="Internet_20_link" text:visited-style-name="Visited_20_Internet_20_Link">ffg2014_flyer_a5.v2.pdf</text:a><text:line-break/> <text:line-break/> <draw:frame draw:style-name="media" draw:name="0" text:anchor-type="as-char" draw:z-index="0" svg:width="11.086041666667cm" svg:height="15.742708333333cm"><draw:image xlink:href="Pictures/5c30c9b5b8c3346d1905a2b4208ee608.png" xlink:type="simple" xlink:show="embed" xlink:actuate="onLoad"/></draw:frame>  </text:p>
          </table:table-cell>
        </table:table-row>
      </table:table>
      <text:h text:style-name="Heading_20_1" text:outline-level="1"><text:bookmark-start text:name="__RefHeading___index_3"/><text:bookmark-start text:name="index"/>Index<text:bookmark-end text:name="__RefHeading___index_3"/><text:bookmark-end text:name="index"/></text:h>
      <text:p text:style-name="Text_20_body"><text:a xlink:type="simple" xlink:href="https://wiki.guug.de/events/ffg/2014/index" text:style-name="Internet_20_link" text:visited-style-name="Visited_20_Internet_20_Link">FFG 201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2::07:01</meta:creation-date>
    <dc:creator>Generated</dc:creator>
    <dc:date>2026-08-14T22::07:01</dc:date>
    <dc:language>en-US</dc:language>
    <meta:editing-cycles>1</meta:editing-cycles>
    <meta:editing-duration>PT0S</meta:editing-duration>
    <dc:title>events:ffg:2014:grafik:flugblaetter</dc:title>
  </office:meta>
</office:document-meta>
</file>