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e67998f8205c827fc313b5ccec08fc.png"/>
  <manifest:file-entry manifest:media-type="image/png" manifest:full-path="Pictures/fef07f8d8b7904764bd7c3ede2637a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fg:2014:grafik:webbanner"/><text:bookmark-start text:name="__RefHeading___webbanner_ffg2014_1"/><text:bookmark-start text:name="webbanner_ffg2014"/>Webbanner FFG2014<text:bookmark-end text:name="__RefHeading___webbanner_ffg2014_1"/><text:bookmark-end text:name="webbanner_ffg2014"/></text:h>
      <text:h text:style-name="Heading_20_2" text:outline-level="2"><text:bookmark-start text:name="__RefHeading___x70_2"/><text:bookmark-start text:name="x70"/>103x70<text:bookmark-end text:name="__RefHeading___x70_2"/><text:bookmark-end text:name="x70"/></text:h>
      <text:p text:style-name="Text_20_body">für <text:a xlink:type="simple" xlink:href="http://www.guug.de" text:style-name="Internet_20_link" text:visited-style-name="Visited_20_Internet_20_Link">www.guug.de</text:a>:</text:p>
      <text:p text:style-name="Text_20_body"><draw:frame draw:style-name="media" draw:name="FFG 2014 Button 103x70 Legend" text:anchor-type="as-char" draw:z-index="0" svg:width="2.7252083333333cm" style:rel-width="100%"><draw:text-box><text:p text:style-name="legendcenter"><draw:frame draw:style-name="media" draw:name="FFG 2014 Button 103x70" text:anchor-type="as-char" draw:z-index="0" svg:width="2.7252083333333cm" style:rel-width="100%" svg:height="1.8520833333333cm" style:rel-height="scale"><draw:image xlink:href="Pictures/6de67998f8205c827fc313b5ccec08fc.png" xlink:type="simple" xlink:show="embed" xlink:actuate="onLoad"/></draw:frame>FFG 2014 Button 103x70</text:p></draw:text-box></draw:frame></text:p>
      <text:h text:style-name="Heading_20_2" text:outline-level="2"><text:bookmark-start text:name="__RefHeading___x90_3"/><text:bookmark-start text:name="x90"/>120x90<text:bookmark-end text:name="__RefHeading___x90_3"/><text:bookmark-end text:name="x90"/></text:h>
      <text:p text:style-name="Text_20_body"><draw:frame draw:style-name="media" draw:name="FFG 2014 Button 120x90 Legend" text:anchor-type="as-char" draw:z-index="0" svg:width="3.175cm" style:rel-width="100%"><draw:text-box><text:p text:style-name="legendcenter"><draw:frame draw:style-name="media" draw:name="FFG 2014 Button 120x90" text:anchor-type="as-char" draw:z-index="1" svg:width="3.175cm" style:rel-width="100%" svg:height="2.38125cm" style:rel-height="scale"><draw:image xlink:href="Pictures/fef07f8d8b7904764bd7c3ede2637ac5.png" xlink:type="simple" xlink:show="embed" xlink:actuate="onLoad"/></draw:frame>FFG 2014 Button 120x90</text:p></draw:text-box></draw:frame></text:p>
      <text:h text:style-name="Heading_20_1" text:outline-level="1"><text:bookmark-start text:name="__RefHeading___index_4"/><text:bookmark-start text:name="index"/>Index<text:bookmark-end text:name="__RefHeading___index_4"/><text:bookmark-end text:name="index"/></text:h>
      <text:p text:style-name="Text_20_body"><text:a xlink:type="simple" xlink:href="https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10:48</meta:creation-date>
    <dc:creator>Generated</dc:creator>
    <dc:date>2026-09-10T16::10:48</dc:date>
    <dc:language>en-US</dc:language>
    <meta:editing-cycles>1</meta:editing-cycles>
    <meta:editing-duration>PT0S</meta:editing-duration>
    <dc:title>events:ffg:2014:grafik:webbanner</dc:title>
  </office:meta>
</office:document-meta>
</file>