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c8011c25e324954406c7dc5fdaa28f.png"/>
  <manifest:file-entry manifest:media-type="image/png" manifest:full-path="Pictures/7a094467058edd140a52bed10d6a9e42.png"/>
  <manifest:file-entry manifest:media-type="image/png" manifest:full-path="Pictures/2a25a127e53969f4f1da5ecf9e4adceb.png"/>
  <manifest:file-entry manifest:media-type="image/png" manifest:full-path="Pictures/e321e3e6cc9795696a616a34f34927b5.png"/>
  <manifest:file-entry manifest:media-type="image/png" manifest:full-path="Pictures/e3f0edf7b3e692694edde98efcb8167b.png"/>
  <manifest:file-entry manifest:media-type="image/png" manifest:full-path="Pictures/d1bdeca323106abd335b9b3869470617.png"/>
  <manifest:file-entry manifest:media-type="image/png" manifest:full-path="Pictures/52bcaace93410dcf41909b1293638726.png"/>
  <manifest:file-entry manifest:media-type="image/png" manifest:full-path="Pictures/f3e4788df93f6b4e1e894ecf08d42c0e.png"/>
  <manifest:file-entry manifest:media-type="image/png" manifest:full-path="Pictures/412cd1e9a40c3ce18ec5e9fa5e268a0d.png"/>
  <manifest:file-entry manifest:media-type="image/png" manifest:full-path="Pictures/ba6f118d904bc9cb608e5fd656f058b4.png"/>
  <manifest:file-entry manifest:media-type="image/png" manifest:full-path="Pictures/13ff88258276f92eb3408e45b5885d99.png"/>
  <manifest:file-entry manifest:media-type="image/png" manifest:full-path="Pictures/33d9ee99540665b306baefce6ae8bf12.png"/>
  <manifest:file-entry manifest:media-type="image/png" manifest:full-path="Pictures/5712d242a3ce38ba9bf8ad54f1689935.png"/>
  <manifest:file-entry manifest:media-type="image/png" manifest:full-path="Pictures/56cb0e39e1ab0e8acfe9f9f9c2f88e99.png"/>
  <manifest:file-entry manifest:media-type="image/png" manifest:full-path="Pictures/0d07501436e02f701e2573e98793a405.png"/>
  <manifest:file-entry manifest:media-type="image/png" manifest:full-path="Pictures/6daa66b8959e49b4cb1861a0cc0db1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ffen:guug-logo:index"/><text:bookmark-start text:name="__RefHeading___guug-logo_1"/><text:bookmark-start text:name="guug-logo"/>GUUG-Logo<text:bookmark-end text:name="__RefHeading___guug-logo_1"/><text:bookmark-end text:name="guug-logo"/></text:h>
      <text:p text:style-name="Text_20_body">Verwendung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für weissen Hintergrund</text:p>
          </table:table-cell>
          <table:table-cell office:value-type="string" table:style-name="tablecell">
            <text:p text:style-name="tablealignleft">für hellen Hintergrund</text:p>
          </table:table-cell>
          <table:table-cell office:value-type="string" table:style-name="tablecell">
            <text:p text:style-name="tablealignleft">für dunklen Hintergrund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4.0745833333333cm" style:rel-width="100%" svg:height="4.4714583333333cm" style:rel-height="scale"><draw:image xlink:href="Pictures/fdc8011c25e324954406c7dc5fdaa28f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1" text:anchor-type="as-char" draw:z-index="1" svg:width="4.0745833333333cm" style:rel-width="100%" svg:height="4.4714583333333cm" style:rel-height="scale"><draw:image xlink:href="Pictures/7a094467058edd140a52bed10d6a9e42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2" text:anchor-type="as-char" draw:z-index="2" svg:width="4.0745833333333cm" style:rel-width="100%" svg:height="4.4714583333333cm" style:rel-height="scale"><draw:image xlink:href="Pictures/2a25a127e53969f4f1da5ecf9e4adceb.png" xlink:type="simple" xlink:show="embed" xlink:actuate="onLoad"/></draw:frame></text:p>
          </table:table-cell>
        </table:table-row>
      </table:table>
      <text:p text:style-name="Text_20_body">Die Formate EPS, JPG, PNG, SVG und TIFF gesammelt in diesem ZIP-File: <text:a xlink:type="simple" xlink:href="https://wiki.guug.de/offen/guug-logo/guug-logo.1105.zip" text:style-name="Internet_20_link" text:visited-style-name="Visited_20_Internet_20_Link">guug-logo.1105.zip</text:a></text:p>
      <text:h text:style-name="Heading_20_5" text:outline-level="5"><text:bookmark-start text:name="__RefHeading___guug-logo_mit_weissem_hintergrund_png_2"/><text:bookmark-start text:name="guug-logo_mit_weissem_hintergrund_png"/>GUUG-Logo mit weissem Hintergrund (PNG)<text:bookmark-end text:name="__RefHeading___guug-logo_mit_weissem_hintergrund_png_2"/><text:bookmark-end text:name="guug-logo_mit_weissem_hintergrund_p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300x300</text:p>
          </table:table-cell>
          <table:table-cell office:value-type="string" table:style-name="tablecell">
            <text:p text:style-name="tablealignleft">250x250</text:p>
          </table:table-cell>
          <table:table-cell office:value-type="string" table:style-name="tablecell">
            <text:p text:style-name="tablealignleft">200x200</text:p>
          </table:table-cell>
          <table:table-cell office:value-type="string" table:style-name="tablecell">
            <text:p text:style-name="tablealignleft">150x150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3" text:anchor-type="as-char" draw:z-index="3" svg:width="7.9375cm" style:rel-width="100%" svg:height="7.9375cm" style:rel-height="scale"><draw:image xlink:href="Pictures/e321e3e6cc9795696a616a34f34927b5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4" text:anchor-type="as-char" draw:z-index="4" svg:width="6.6145833333333cm" style:rel-width="100%" svg:height="6.6145833333333cm" style:rel-height="scale"><draw:image xlink:href="Pictures/e3f0edf7b3e692694edde98efcb8167b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5" text:anchor-type="as-char" draw:z-index="5" svg:width="5.2916666666667cm" style:rel-width="100%" svg:height="5.2916666666667cm" style:rel-height="scale"><draw:image xlink:href="Pictures/d1bdeca323106abd335b9b3869470617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6" text:anchor-type="as-char" draw:z-index="6" svg:width="3.96875cm" style:rel-width="100%" svg:height="3.96875cm" style:rel-height="scale"><draw:image xlink:href="Pictures/52bcaace93410dcf41909b1293638726.png" xlink:type="simple" xlink:show="embed" xlink:actuate="onLoad"/></draw:frame>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120x120</text:p>
          </table:table-cell>
          <table:table-cell office:value-type="string" table:style-name="tablecell">
            <text:p text:style-name="tablealignleft">100x100</text:p>
          </table:table-cell>
          <table:table-cell office:value-type="string" table:style-name="tablecell">
            <text:p text:style-name="tablealignleft">80x80</text:p>
          </table:table-cell>
          <table:table-cell office:value-type="string" table:style-name="tablecell">
            <text:p text:style-name="tablealignleft">75x75</text:p>
          </table:table-cell>
          <table:table-cell office:value-type="string" table:style-name="tablecell">
            <text:p text:style-name="tablealignleft">60x60</text:p>
          </table:table-cell>
          <table:table-cell office:value-type="string" table:style-name="tablecell">
            <text:p text:style-name="tablealignleft">50x50</text:p>
          </table:table-cell>
          <table:table-cell office:value-type="string" table:style-name="tablecell">
            <text:p text:style-name="tablealignleft">40x40</text:p>
          </table:table-cell>
          <table:table-cell office:value-type="string" table:style-name="tablecell">
            <text:p text:style-name="tablealignleft">30x30</text:p>
          </table:table-cell>
          <table:table-cell office:value-type="string" table:style-name="tablecell">
            <text:p text:style-name="tablealignleft">20x20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7" text:anchor-type="as-char" draw:z-index="7" svg:width="3.175cm" style:rel-width="100%" svg:height="3.175cm" style:rel-height="scale"><draw:image xlink:href="Pictures/f3e4788df93f6b4e1e894ecf08d42c0e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8" text:anchor-type="as-char" draw:z-index="8" svg:width="2.6458333333333cm" style:rel-width="100%" svg:height="2.6458333333333cm" style:rel-height="scale"><draw:image xlink:href="Pictures/412cd1e9a40c3ce18ec5e9fa5e268a0d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9" text:anchor-type="as-char" draw:z-index="9" svg:width="2.1166666666667cm" style:rel-width="100%" svg:height="2.1166666666667cm" style:rel-height="scale"><draw:image xlink:href="Pictures/ba6f118d904bc9cb608e5fd656f058b4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10" text:anchor-type="as-char" draw:z-index="10" svg:width="1.984375cm" svg:height="1.984375cm"><draw:image xlink:href="Pictures/13ff88258276f92eb3408e45b5885d99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11" text:anchor-type="as-char" draw:z-index="11" svg:width="1.5875cm" svg:height="1.5875cm"><draw:image xlink:href="Pictures/33d9ee99540665b306baefce6ae8bf12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12" text:anchor-type="as-char" draw:z-index="12" svg:width="1.3229166666667cm" svg:height="1.3229166666667cm"><draw:image xlink:href="Pictures/5712d242a3ce38ba9bf8ad54f1689935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13" text:anchor-type="as-char" draw:z-index="13" svg:width="1.0583333333333cm" svg:height="1.0583333333333cm"><draw:image xlink:href="Pictures/56cb0e39e1ab0e8acfe9f9f9c2f88e99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14" text:anchor-type="as-char" draw:z-index="14" svg:width="0.79375cm" svg:height="0.79375cm"><draw:image xlink:href="Pictures/0d07501436e02f701e2573e98793a405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15" text:anchor-type="as-char" draw:z-index="15" svg:width="0.52916666666667cm" svg:height="0.52916666666667cm"><draw:image xlink:href="Pictures/6daa66b8959e49b4cb1861a0cc0db199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3::56:23</meta:creation-date>
    <dc:creator>Generated</dc:creator>
    <dc:date>2026-09-03T13::56:23</dc:date>
    <dc:language>en-US</dc:language>
    <meta:editing-cycles>1</meta:editing-cycles>
    <meta:editing-duration>PT0S</meta:editing-duration>
    <dc:title>offen:guug-logo:index</dc:title>
  </office:meta>
</office:document-meta>
</file>