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f567e33b80db6566de43d899be1cfb.png"/>
  <manifest:file-entry manifest:media-type="image/png" manifest:full-path="Pictures/d66a5d302fab137a3b270c3461690b4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ffen:guug-plakate:index"/>angelegt am 2013-03-20 von Wolfgang Stief</text:p>
      <text:h text:style-name="Heading_20_1" text:outline-level="1"><text:bookmark-start text:name="__RefHeading___guug-plakate_von_verschiedenen_veranstaltungen_1"/><text:bookmark-start text:name="guug-plakate_von_verschiedenen_veranstaltungen"/>GUUG-Plakate von verschiedenen Veranstaltungen<text:bookmark-end text:name="__RefHeading___guug-plakate_von_verschiedenen_veranstaltungen_1"/><text:bookmark-end text:name="guug-plakate_von_verschiedenen_veranstaltungen"/></text:h>
      <text:p text:style-name="Text_20_body">Die Plakate sind für unterschiedliche Veranstaltungen entstanden. Wer sich eines der Plakate selber ausdrucken und ins Büro oder ins Wohnzimmer hängen will: nur zu.</text:p>
      <text:p text:style-name="Text_20_body">Die PDFs entstehen normalerweise mit Inkscape, die Papiergröße des PDFs ist üblicherweise A0. Die Schrift InfoOffice ist mit allen Schriftschnitten eine lizenzpflichtige Schrift, die GUUG hat die Schrift lizenziert. Die verwendeten Logos gibt es einzeln <text:a xlink:type="simple" xlink:href="https://wiki.guug.de/offen/guug-logo/index" text:style-name="Internet_20_link" text:visited-style-name="Visited_20_Internet_20_Link"> auch hier im Wiki</text:a>.</text:p>
      <text:p text:style-name="Horizontal_20_Line"/>
      <text:h text:style-name="Heading_20_2" text:outline-level="2"><text:bookmark-start text:name="__RefHeading___chemnitzer_linux-tage_2013_2"/><text:bookmark-start text:name="chemnitzer_linux-tage_2013"/>Chemnitzer Linux-Tage 2013<text:bookmark-end text:name="__RefHeading___chemnitzer_linux-tage_2013_2"/><text:bookmark-end text:name="chemnitzer_linux-tage_2013"/></text:h>
      <text:p text:style-name="Text_20_body">Vorschau:<text:line-break/>
<draw:frame draw:style-name="media" draw:name="0" text:anchor-type="as-char" draw:z-index="0" svg:width="5.2916666666667cm" style:rel-width="100%" svg:height="7.4877083333333cm" style:rel-height="scale"><draw:image xlink:href="Pictures/e6f567e33b80db6566de43d899be1cfb.png" xlink:type="simple" xlink:show="embed" xlink:actuate="onLoad"/></draw:frame></text:p>
      <text:p text:style-name="Text_20_body">PDF zum Download (A0):<text:line-break/>
<text:a xlink:type="simple" xlink:href="https://wiki.guug.de/offen/plakate/guug_clt2013_plakat_a0_wolke.pdf" text:style-name="Internet_20_link" text:visited-style-name="Visited_20_Internet_20_Link">guug_clt2013_plakat_a0_wolke.pdf</text:a></text:p>
      <text:h text:style-name="Heading_20_2" text:outline-level="2"><text:bookmark-start text:name="__RefHeading___augsburger_linuxtag_2012_3"/><text:bookmark-start text:name="augsburger_linuxtag_2012"/>Augsburger Linuxtag 2012<text:bookmark-end text:name="__RefHeading___augsburger_linuxtag_2012_3"/><text:bookmark-end text:name="augsburger_linuxtag_2012"/></text:h>
      <text:p text:style-name="Text_20_body">Vorschau:<text:line-break/>
<draw:frame draw:style-name="media" draw:name="1" text:anchor-type="as-char" draw:z-index="1" svg:width="5.2916666666667cm" style:rel-width="100%" svg:height="7.4877083333333cm" style:rel-height="scale"><draw:image xlink:href="Pictures/d66a5d302fab137a3b270c3461690b43.png" xlink:type="simple" xlink:show="embed" xlink:actuate="onLoad"/></draw:frame></text:p>
      <text:p text:style-name="Text_20_body">PDF zum Download:<text:line-break/>
<text:a xlink:type="simple" xlink:href="https://wiki.guug.de/offen/plakate/guug_lit2012_plakat_a0.pdf" text:style-name="Internet_20_link" text:visited-style-name="Visited_20_Internet_20_Link">guug_lit2012_plakat_a0.pdf</text:a></text:p>
      <text:h text:style-name="Heading_20_1" text:outline-level="1"><text:bookmark-start text:name="__RefHeading___index_4"/><text:bookmark-start text:name="index"/>Index<text:bookmark-end text:name="__RefHeading___index_4"/><text:bookmark-end text:name="index"/></text:h>
      <text:p text:style-name="Text_20_body"><text:a xlink:type="simple" xlink:href="#offen:guug-plakate:index" text:style-name="Local_20_link" text:visited-style-name="Visited_20_Local_20_Link">GUUG-Plakate von verschiedenen Veranstaltung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3::57:23</meta:creation-date>
    <dc:creator>Generated</dc:creator>
    <dc:date>2026-09-03T13::57:23</dc:date>
    <dc:language>en-US</dc:language>
    <meta:editing-cycles>1</meta:editing-cycles>
    <meta:editing-duration>PT0S</meta:editing-duration>
    <dc:title>offen:guug-plakate:index</dc:title>
  </office:meta>
</office:document-meta>
</file>